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3.625in"/>
        </style:tab-stops>
      </style:paragraph-properties>
    </style:style>
    <style:style style:name="T2" style:parent-style-name="預設段落字型" style:family="text">
      <style:text-properties style:font-name-asian="標楷體" style:font-weight-complex="bold" fo:font-size="14pt" style:font-size-asian="14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7" style:parent-style-name="內文" style:family="paragraph">
      <style:paragraph-properties fo:text-align="center" fo:line-height="0.2222in">
        <style:tab-stops>
          <style:tab-stop style:type="left" style:position="3.625in"/>
        </style:tab-stops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style:snap-to-layout-grid="false" fo:margin-bottom="0.125in"/>
    </style:style>
    <style:style style:name="T9" style:parent-style-name="預設段落字型" style:family="text">
      <style:text-properties style:font-name="新細明體" fo:font-weight="bold" style:font-weight-asian="bold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/>
    </style:style>
    <style:style style:name="T12" style:parent-style-name="預設段落字型" style:family="text">
      <style:text-properties style:font-name="新細明體" fo:font-weight="bold" style:font-weight-asian="bold"/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 fo:font-weight="bold" style:font-weight-asian="bold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ableColumn25" style:family="table-column">
      <style:table-column-properties style:column-width="1.4138in"/>
    </style:style>
    <style:style style:name="TableColumn26" style:family="table-column">
      <style:table-column-properties style:column-width="1.4375in"/>
    </style:style>
    <style:style style:name="TableColumn27" style:family="table-column">
      <style:table-column-properties style:column-width="1.4458in"/>
    </style:style>
    <style:style style:name="TableColumn28" style:family="table-column">
      <style:table-column-properties style:column-width="1.4423in"/>
    </style:style>
    <style:style style:name="TableColumn29" style:family="table-column">
      <style:table-column-properties style:column-width="1.4423in"/>
    </style:style>
    <style:style style:name="TableColumn30" style:family="table-column">
      <style:table-column-properties style:column-width="1.4423in"/>
    </style:style>
    <style:style style:name="TableColumn31" style:family="table-column">
      <style:table-column-properties style:column-width="1.4868in"/>
    </style:style>
    <style:style style:name="Table24" style:family="table">
      <style:table-properties style:width="10.1111in" fo:margin-left="0in" table:align="lef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Row62" style:family="table-row">
      <style:table-row-properties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2" fo:orphans="2"/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fo:widows="2" fo:orphans="2"/>
    </style:style>
    <style:style style:name="T74" style:parent-style-name="預設段落字型" style:family="text">
      <style:text-properties style:font-name="新細明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新細明體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Row100" style:family="table-row">
      <style:table-row-properties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2" fo:orphans="2"/>
    </style:style>
    <style:style style:name="T107" style:parent-style-name="預設段落字型" style:family="text">
      <style:text-properties style:font-name="新細明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widows="2" fo:orphans="2"/>
    </style:style>
    <style:style style:name="T112" style:parent-style-name="預設段落字型" style:family="text">
      <style:text-properties style:font-name="新細明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新細明體"/>
    </style:style>
    <style:style style:name="T121" style:parent-style-name="預設段落字型" style:family="text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Row138" style:family="table-row">
      <style:table-row-properties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widows="2" fo:orphans="2"/>
    </style:style>
    <style:style style:name="T145" style:parent-style-name="預設段落字型" style:family="text">
      <style:text-properties style:font-name="新細明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fo:widows="2" fo:orphans="2"/>
    </style:style>
    <style:style style:name="T150" style:parent-style-name="預設段落字型" style:family="text">
      <style:text-properties style:font-name="新細明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新細明體"/>
    </style:style>
    <style:style style:name="T159" style:parent-style-name="預設段落字型" style:family="text">
      <style:text-properties style:font-name="標楷體" style:font-name-asian="標楷體"/>
    </style:style>
    <style:style style:name="P160" style:parent-style-name="內文" style:family="paragraph">
      <style:text-properties style:font-name="標楷體"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widows="2" fo:orphans="2"/>
      <style:text-properties style:font-name="標楷體" style:font-name-asian="標楷體"/>
    </style:style>
    <style:style style:name="P164" style:parent-style-name="內文" style:family="paragraph">
      <style:paragraph-properties fo:widows="2" fo:orphans="2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Angsana New" style:font-name-asian="標楷體" style:font-name-complex="Angsana New"/>
    </style:style>
    <style:style style:name="T168" style:parent-style-name="預設段落字型" style:family="text">
      <style:text-properties style:font-name="標楷體" style:font-name-asian="標楷體" fo:font-weight="bold" style:font-weight-asian="bold"/>
    </style:style>
    <style:style style:name="T169" style:parent-style-name="預設段落字型" style:family="text">
      <style:text-properties style:font-name="Angsana New" style:font-name-asian="標楷體" style:font-name-complex="Angsana New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family="paragraph">
      <style:paragraph-properties fo:widows="2" fo:orphans="2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Angsana New" style:font-name-asian="標楷體" style:font-name-complex="Angsana New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Angsana New" style:font-name-asian="標楷體" style:font-name-complex="Angsana New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內文" style:family="paragraph">
      <style:paragraph-properties fo:widows="2" fo:orphans="2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font-weight="bold" style:font-weight-asian="bold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Times New Roman" style:font-name-asian="標楷體" style:font-weight-complex="bold" style:font-size-complex="14pt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2">附件二</text:span><text:span text:style-name="T3"><text:s text:c="15"/>115</text:span><text:span text:style-name="T4">學年度【國中、小社會領域</text:span><text:span text:style-name="T5">AI</text:span><text:span text:style-name="T6">世代的多元閱讀與跨域探究教學】工作坊</text:span></text:p>
      <text:p text:style-name="P7">報名表</text:p>
      <text:p text:style-name="P8"><text:span text:style-name="T9"><text:s text:c="2"/>□</text:span><text:span text:style-name="T10">國中組</text:span><text:span text:style-name="T11"><text:s/></text:span><text:span text:style-name="T12">□</text:span><text:span text:style-name="T13">國小組</text:span><text:span text:style-name="T14"><text:s/>(</text:span><text:span text:style-name="T15">請勾選</text:span><text:span text:style-name="T16">) <text:s text:c="60"/></text:span><text:span text:style-name="T17">報名日期：</text:span><text:span text:style-name="T18"><text:s text:c="2"/>115</text:span><text:span text:style-name="T19">年</text:span><text:span text:style-name="T20"><text:s text:c="4"/></text:span><text:span text:style-name="T21">月</text:span><text:span text:style-name="T22"><text:s text:c="4"/></text:span><text:span text:style-name="T23">日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項次</text:p>
          </table:table-cell>
          <table:table-cell table:style-name="TableCell35">
            <text:p text:style-name="P36">縣市</text:p>
          </table:table-cell>
          <table:table-cell table:style-name="TableCell37">
            <text:p text:style-name="P38">參與成員</text:p>
          </table:table-cell>
          <table:table-cell table:style-name="TableCell39">
            <text:p text:style-name="P40">服務機關</text:p>
          </table:table-cell>
          <table:table-cell table:style-name="TableCell41">
            <text:p text:style-name="P42">職稱</text:p>
          </table:table-cell>
          <table:table-cell table:style-name="TableCell43">
            <text:p text:style-name="P44">聯絡電話</text:p>
          </table:table-cell>
          <table:table-cell table:style-name="TableCell45">
            <text:p text:style-name="P46">email信箱</text:p>
          </table:table-cell>
        </table:table-row>
        <table:table-row table:style-name="TableRow47">
          <table:table-cell table:style-name="TableCell48" table:number-rows-spanned="2">
            <text:p text:style-name="P49">1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備註</text:p>
            <text:p text:style-name="P66">(請勾選)</text:p>
          </table:table-cell>
          <table:table-cell table:style-name="TableCell67" table:number-columns-spanned="5">
            <text:p text:style-name="P68"><text:span text:style-name="T69">□</text:span><text:span text:style-name="T70">未曾參與</text:span><text:span text:style-name="T71">114</text:span><text:span text:style-name="T72">年度國中、小社會領域跨域思維的學科實踐教學工作坊輔導團員</text:span></text:p>
            <text:p text:style-name="P73"><text:span text:style-name="T74">□</text:span><text:span text:style-name="T75">曾參與</text:span><text:span text:style-name="T76">114</text:span><text:span text:style-name="T77">年度國中、小社會領域跨域思維的學科實踐教學工作坊輔導團員</text:span></text:p>
            <text:p text:style-name="內文"><text:span text:style-name="T78">研習用餐：</text:span><text:span text:style-name="T79">□</text:span><text:span text:style-name="T80">葷食</text:span><text:span text:style-name="T81"><text:s text:c="3"/></text:span><text:span text:style-name="T82">□</text:span><text:span text:style-name="T83">素食</text:span></text:p>
            <text:p text:style-name="P84">研習時數：□不需要<text:s/>□需要，身分證字號：</text:p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rows-spanned="2">
            <text:p text:style-name="P87">2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備註</text:p>
            <text:p text:style-name="P104">(請勾選)</text:p>
          </table:table-cell>
          <table:table-cell table:style-name="TableCell105" table:number-columns-spanned="5">
            <text:p text:style-name="P106"><text:span text:style-name="T107">□</text:span><text:span text:style-name="T108">未曾參與</text:span><text:span text:style-name="T109">114</text:span><text:span text:style-name="T110">年度國中、小社會領域跨域思維的學科實踐教學工作坊輔導團員</text:span></text:p>
            <text:p text:style-name="P111"><text:span text:style-name="T112">□</text:span><text:span text:style-name="T113">曾參與</text:span><text:span text:style-name="T114">114</text:span><text:span text:style-name="T115">年度國中、小社會領域跨域思維的學科實踐教學工作坊輔導團員</text:span></text:p>
            <text:p text:style-name="內文"><text:span text:style-name="T116">研習用餐：</text:span><text:span text:style-name="T117">□</text:span><text:span text:style-name="T118">葷食</text:span><text:span text:style-name="T119"><text:s text:c="3"/></text:span><text:span text:style-name="T120">□</text:span><text:span text:style-name="T121">素食</text:span></text:p>
            <text:p text:style-name="P122">研習時數：□不需要<text:s/>□需要，身分證字號：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2">
            <text:p text:style-name="P125">3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備註</text:p>
            <text:p text:style-name="P142">(請勾選)</text:p>
          </table:table-cell>
          <table:table-cell table:style-name="TableCell143" table:number-columns-spanned="5">
            <text:p text:style-name="P144"><text:span text:style-name="T145">□</text:span><text:span text:style-name="T146">未曾參與</text:span><text:span text:style-name="T147">114</text:span><text:span text:style-name="T148">年度國中、小社會領域跨域思維的學科實踐教學工作坊輔導團員</text:span></text:p>
            <text:p text:style-name="P149"><text:span text:style-name="T150">□</text:span><text:span text:style-name="T151">曾參與</text:span><text:span text:style-name="T152">114</text:span><text:span text:style-name="T153">年度國中、小社會領域跨域思維的學科實踐教學工作坊輔導團員</text:span></text:p>
            <text:p text:style-name="內文"><text:span text:style-name="T154">研習用餐：</text:span><text:span text:style-name="T155">□</text:span><text:span text:style-name="T156">葷食</text:span><text:span text:style-name="T157"><text:s text:c="3"/></text:span><text:span text:style-name="T158">□</text:span><text:span text:style-name="T159">素食</text:span></text:p>
            <text:p text:style-name="P160">研習時數：□不需要<text:s/>□需要，身分證字號：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7">
            <text:p text:style-name="P163">填表說明</text:p>
            <text:p text:style-name="P164"><text:span text:style-name="T165">1.</text:span><text:span text:style-name="T166">若為</text:span><text:span text:style-name="T167">「</text:span><text:span text:style-name="T168">同縣市且具輔導團員</text:span><text:span text:style-name="T169">」</text:span><text:span text:style-name="T170">身分者，請所屬輔導團召集人簽章。</text:span></text:p>
            <text:p text:style-name="P171"><text:span text:style-name="T172">2.</text:span><text:span text:style-name="T173">若為</text:span><text:span text:style-name="T174">「</text:span><text:span text:style-name="T175">跨縣市且具輔導團員</text:span><text:span text:style-name="T176">」</text:span><text:span text:style-name="T177">身分者，</text:span><text:span text:style-name="T178">可分別請所屬縣市輔導團召集人簽章</text:span><text:span text:style-name="T179">。</text:span></text:p>
            <text:p text:style-name="P180"><text:span text:style-name="T181">3.</text:span><text:span text:style-name="T182">簽完章後，</text:span><text:span text:style-name="T183">可統一或分別將報名表掃描檔</text:span><text:span text:style-name="T184">以電子郵件方式寄到</text:span><text:span text:style-name="T185">社會領域分團行政組員</text:span><text:span text:style-name="T186">陳宥諠小姐的信箱</text:span><text:span text:style-name="T187">(</text:span><text:a xlink:href="mailto:mina83.c@gmail.com" office:target-frame-name="_top" xlink:show="replace"><text:span text:style-name="T188">mina83.c@gmail.com</text:span></text:a><text:span text:style-name="T189">)</text:span><text:span text:style-name="T19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91">輔導團召集人簽章</text:span><text:span text:style-name="T192">/</text:span><text:span text:style-name="T193">任職學校校長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teve Jobs</meta:initial-creator>
    <dc:creator>user</dc:creator>
    <meta:creation-date>2026-09-09T08:37:00Z</meta:creation-date>
    <dc:date>2026-09-09T08:37:00Z</dc:date>
    <meta:template xlink:href="Normal" xlink:type="simple"/>
    <meta:editing-cycles>2</meta:editing-cycles>
    <meta:editing-duration>PT60S</meta:editing-duration>
    <meta:document-statistic meta:page-count="1" meta:paragraph-count="1" meta:word-count="117" meta:character-count="783" meta:row-count="5" meta:non-whitespace-character-count="667"/>
  </office:meta>
</office:document-meta>
</file>